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2D000001A50981084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wiss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  <style:font-face style:name="OpenSymbol" svg:font-family="OpenSymbol" style:font-charset="x-symbol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Heading_20_1">
      <style:paragraph-properties fo:margin-top="0in" fo:margin-bottom="0in" style:contextual-spacing="false" fo:line-height="115%"/>
      <style:text-properties style:font-name="Nimbus Sans"/>
    </style:style>
    <style:style style:name="P2" style:family="paragraph" style:parent-style-name="Text_20_body">
      <style:paragraph-properties fo:margin-top="0in" fo:margin-bottom="0in" style:contextual-spacing="false" fo:line-height="115%"/>
      <style:text-properties style:font-name="Nimbus Sans"/>
    </style:style>
    <style:style style:name="P3" style:family="paragraph" style:parent-style-name="Heading_20_2">
      <style:paragraph-properties fo:margin-top="0in" fo:margin-bottom="0in" style:contextual-spacing="false" fo:line-height="115%"/>
      <style:text-properties style:font-name="Nimbus Sans" officeooo:paragraph-rsid="00112762"/>
    </style:style>
    <style:style style:name="P4" style:family="paragraph" style:parent-style-name="Standard">
      <style:paragraph-properties fo:margin-top="0in" fo:margin-bottom="0in" style:contextual-spacing="false" fo:line-height="115%"/>
      <style:text-properties style:font-name="Nimbus Sans"/>
    </style:style>
    <style:style style:name="P5" style:family="paragraph" style:parent-style-name="Standard">
      <style:paragraph-properties fo:margin-top="0in" fo:margin-bottom="0in" style:contextual-spacing="false" fo:line-height="115%"/>
      <style:text-properties style:font-name="Nimbus Sans" officeooo:paragraph-rsid="001130ea"/>
    </style:style>
    <style:style style:name="P6" style:family="paragraph" style:parent-style-name="Text_20_body" style:list-style-name="L1">
      <style:paragraph-properties fo:margin-top="0in" fo:margin-bottom="0in" style:contextual-spacing="false" fo:line-height="115%"/>
      <style:text-properties style:font-name="Nimbus Sans" fo:font-weight="normal" officeooo:paragraph-rsid="00112762" style:font-weight-asian="normal" style:font-weight-complex="normal"/>
    </style:style>
    <style:style style:name="P7" style:family="paragraph" style:parent-style-name="Text_20_body" style:list-style-name="L2">
      <style:paragraph-properties fo:margin-top="0in" fo:margin-bottom="0in" style:contextual-spacing="false" fo:line-height="115%"/>
      <style:text-properties style:font-name="Nimbus Sans"/>
    </style:style>
    <style:style style:name="P8" style:family="paragraph" style:parent-style-name="Text_20_body" style:list-style-name="L2">
      <style:paragraph-properties fo:margin-top="0in" fo:margin-bottom="0in" style:contextual-spacing="false" fo:line-height="115%"/>
      <style:text-properties style:font-name="Nimbus Sans" officeooo:paragraph-rsid="00112762"/>
    </style:style>
    <style:style style:name="P9" style:family="paragraph" style:parent-style-name="Text_20_body">
      <style:paragraph-properties fo:margin-top="0in" fo:margin-bottom="0in" style:contextual-spacing="false" fo:line-height="115%"/>
      <style:text-properties style:font-name="Nimbus Sans" fo:font-weight="bold"/>
    </style:style>
    <style:style style:name="P10" style:family="paragraph" style:parent-style-name="Text_20_body">
      <style:paragraph-properties fo:margin-top="0in" fo:margin-bottom="0in" style:contextual-spacing="false" fo:line-height="115%" fo:break-before="page"/>
      <style:text-properties style:font-name="Nimbus Sans"/>
    </style:style>
    <style:style style:name="P11" style:family="paragraph" style:parent-style-name="Text_20_body" style:list-style-name="L3">
      <style:paragraph-properties fo:margin-top="0in" fo:margin-bottom="0in" style:contextual-spacing="false" fo:line-height="115%"/>
      <style:text-properties style:font-name="Nimbus Sans" officeooo:paragraph-rsid="001130ea"/>
    </style:style>
    <style:style style:name="P12" style:family="paragraph" style:parent-style-name="Text_20_body" style:list-style-name="L3">
      <style:paragraph-properties fo:margin-top="0in" fo:margin-bottom="0in" style:contextual-spacing="false" fo:line-height="115%"/>
      <style:text-properties style:font-name="Nimbus Sans"/>
    </style:style>
    <style:style style:name="P13" style:family="paragraph" style:parent-style-name="Text_20_body" style:list-style-name="L4">
      <style:paragraph-properties fo:margin-top="0in" fo:margin-bottom="0in" style:contextual-spacing="false" fo:line-height="115%"/>
      <style:text-properties style:font-name="Nimbus Sans"/>
    </style:style>
    <style:style style:name="P14" style:family="paragraph" style:parent-style-name="Text_20_body" style:list-style-name="L5">
      <style:paragraph-properties fo:margin-top="0in" fo:margin-bottom="0in" style:contextual-spacing="false" fo:line-height="115%"/>
      <style:text-properties style:font-name="Nimbus Sans"/>
    </style:style>
    <style:style style:name="P15" style:family="paragraph" style:parent-style-name="Text_20_body" style:list-style-name="L6">
      <style:paragraph-properties fo:margin-top="0in" fo:margin-bottom="0in" style:contextual-spacing="false" fo:line-height="115%"/>
      <style:text-properties style:font-name="Nimbus Sans"/>
    </style:style>
    <style:style style:name="P16" style:family="paragraph" style:parent-style-name="Text_20_body" style:list-style-name="L6">
      <style:paragraph-properties fo:margin-top="0in" fo:margin-bottom="0in" style:contextual-spacing="false" fo:line-height="115%"/>
      <style:text-properties style:font-name="Nimbus Sans" officeooo:paragraph-rsid="001130ea"/>
    </style:style>
    <style:style style:name="P17" style:family="paragraph" style:parent-style-name="Text_20_body" style:list-style-name="L7">
      <style:paragraph-properties fo:margin-top="0in" fo:margin-bottom="0in" style:contextual-spacing="false" fo:line-height="115%"/>
      <style:text-properties style:font-name="Nimbus Sans"/>
    </style:style>
    <style:style style:name="P18" style:family="paragraph" style:parent-style-name="Text_20_body" style:list-style-name="L7">
      <style:paragraph-properties fo:margin-top="0in" fo:margin-bottom="0in" style:contextual-spacing="false" fo:line-height="115%"/>
      <style:text-properties style:font-name="Nimbus Sans" officeooo:paragraph-rsid="001130ea"/>
    </style:style>
    <style:style style:name="P19" style:family="paragraph" style:parent-style-name="Text_20_body" style:list-style-name="L8">
      <style:paragraph-properties fo:margin-top="0in" fo:margin-bottom="0in" style:contextual-spacing="false" fo:line-height="115%"/>
      <style:text-properties style:font-name="Nimbus Sans"/>
    </style:style>
    <style:style style:name="P20" style:family="paragraph" style:parent-style-name="Text_20_body" style:list-style-name="L9">
      <style:paragraph-properties fo:margin-top="0in" fo:margin-bottom="0in" style:contextual-spacing="false" fo:line-height="115%"/>
      <style:text-properties style:font-name="Nimbus Sans"/>
    </style:style>
    <style:style style:name="P21" style:family="paragraph" style:parent-style-name="Text_20_body" style:list-style-name="L10">
      <style:paragraph-properties fo:margin-top="0in" fo:margin-bottom="0in" style:contextual-spacing="false" fo:line-height="115%"/>
      <style:text-properties style:font-name="Nimbus Sans"/>
    </style:style>
    <style:style style:name="P22" style:family="paragraph" style:parent-style-name="Text_20_body" style:list-style-name="L11">
      <style:paragraph-properties fo:margin-top="0in" fo:margin-bottom="0in" style:contextual-spacing="false" fo:line-height="115%"/>
      <style:text-properties style:font-name="Nimbus Sans"/>
    </style:style>
    <style:style style:name="P23" style:family="paragraph" style:parent-style-name="Text_20_body">
      <style:paragraph-properties fo:margin-top="0in" fo:margin-bottom="0in" style:contextual-spacing="false" fo:line-height="115%"/>
      <style:text-properties style:font-name="Nimbus Sans" officeooo:rsid="0012d26f" officeooo:paragraph-rsid="0012d26f"/>
    </style:style>
    <style:style style:name="T1" style:family="text">
      <style:text-properties officeooo:rsid="00112762"/>
    </style:style>
    <style:style style:name="T2" style:family="text">
      <style:text-properties officeooo:rsid="001130ea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weight="bold"/>
    </style:style>
    <style:style style:name="T5" style:family="text">
      <style:text-properties officeooo:rsid="00107802"/>
    </style:style>
    <style:style style:name="T6" style:family="text">
      <style:text-properties fo:font-style="italic"/>
    </style:style>
    <style:style style:name="fr1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8">
      <text:list-level-style-number text:level="1" text:style-name="Numbering_20_Symbols" loext:num-list-format="%1%." style:num-suffix="." style:num-format="1">
        <style:list-level-properties text:space-before="0.2961in" text:min-label-width="0.1965in"/>
      </text:list-level-style-number>
      <text:list-level-style-number text:level="2" text:style-name="Numbering_20_Symbols" loext:num-list-format="%2%." style:num-suffix="." style:num-format="1">
        <style:list-level-properties text:space-before="0.7882in" text:min-label-width="0.1965in"/>
      </text:list-level-style-number>
      <text:list-level-style-number text:level="3" text:style-name="Numbering_20_Symbols" loext:num-list-format="%3%." style:num-suffix="." style:num-format="1">
        <style:list-level-properties text:space-before="1.2807in" text:min-label-width="0.1965in"/>
      </text:list-level-style-number>
      <text:list-level-style-number text:level="4" text:style-name="Numbering_20_Symbols" loext:num-list-format="%4%." style:num-suffix="." style:num-format="1">
        <style:list-level-properties text:space-before="1.7728in" text:min-label-width="0.1965in"/>
      </text:list-level-style-number>
      <text:list-level-style-number text:level="5" text:style-name="Numbering_20_Symbols" loext:num-list-format="%5%." style:num-suffix="." style:num-format="1">
        <style:list-level-properties text:space-before="2.2654in" text:min-label-width="0.1965in"/>
      </text:list-level-style-number>
      <text:list-level-style-number text:level="6" text:style-name="Numbering_20_Symbols" loext:num-list-format="%6%." style:num-suffix="." style:num-format="1">
        <style:list-level-properties text:space-before="2.7579in" text:min-label-width="0.1965in"/>
      </text:list-level-style-number>
      <text:list-level-style-number text:level="7" text:style-name="Numbering_20_Symbols" loext:num-list-format="%7%." style:num-suffix="." style:num-format="1">
        <style:list-level-properties text:space-before="3.25in" text:min-label-width="0.1965in"/>
      </text:list-level-style-number>
      <text:list-level-style-number text:level="8" text:style-name="Numbering_20_Symbols" loext:num-list-format="%8%." style:num-suffix="." style:num-format="1">
        <style:list-level-properties text:space-before="3.7425in" text:min-label-width="0.1965in"/>
      </text:list-level-style-number>
      <text:list-level-style-number text:level="9" text:style-name="Numbering_20_Symbols" loext:num-list-format="%9%." style:num-suffix="." style:num-format="1">
        <style:list-level-properties text:space-before="4.2346in" text:min-label-width="0.1965in"/>
      </text:list-level-style-number>
      <text:list-level-style-number text:level="10" text:style-name="Numbering_20_Symbols" loext:num-list-format="%10%." style:num-suffix="." style:num-format="1">
        <style:list-level-properties text:space-before="4.7272in" text:min-label-width="0.1965in"/>
      </text:list-level-style-number>
    </text:list-style>
    <text:list-style style:name="L9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10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11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Courses available <text:span text:style-name="T1">from The Training Company </text:span></text:h>
      <text:p text:style-name="P2"/>
      <text:h text:style-name="P3" text:outline-level="2"><draw:frame draw:style-name="fr1" draw:name="Image1" text:anchor-type="paragraph" svg:x="0.072in" svg:y="0.0193in" svg:width="2.2583in" svg:height="1.7071in" draw:z-index="0"><draw:image xlink:href="Pictures/100000010000022D000001A509810846.png" xlink:type="simple" xlink:show="embed" xlink:actuate="onLoad" draw:mime-type="image/png"/></draw:frame></text:h>
      <text:h text:style-name="P3" text:outline-level="2">Business Courses</text:h>
      <text:p text:style-name="P4">1. Adaptive Strategy &amp; Geopolitical Agility</text:p>
      <text:p text:style-name="P4">2. Platform Economics &amp; Ecosystem Orchestration</text:p>
      <text:p text:style-name="P4">3. Next-Gen Corporate Governance &amp; Board Tech Fluency</text:p>
      <text:p text:style-name="P4">4. Digital Finance, Tokenization &amp; Alternative Capital</text:p>
      <text:p text:style-name="P4">5. Cyber-Resilience &amp; Data Sovereignty</text:p>
      <text:p text:style-name="P4">6. Regenerative Business &amp; Climate-Tech Integration</text:p>
      <text:p text:style-name="P4">7. Multi-Generational Succession &amp; The Modern Family Office</text:p>
      <text:p text:style-name="P4">8. Human-AI Synergy &amp; Skills-First Talent Ecosystems</text:p>
      <text:p text:style-name="P4">9. Regulatory Agility &amp; Public-Private Sandboxes</text:p>
      <text:p text:style-name="P4">10. Frictionless &amp; Autonomous Operations</text:p>
      <text:p text:style-name="P5"><text:span text:style-name="T2">11. </text:span><text:span text:style-name="T3">Family Business Training Course</text:span><text:span text:style-name="T3"> (Comprehensive management strategies for success)</text:span></text:p>
      <text:list text:style-name="L1">
        <text:list-header>
          <text:p text:style-name="P6"/>
        </text:list-header>
      </text:list>
      <text:p text:style-name="P2"><text:span text:style-name="T4">Certification &amp; IT Specialist Programs </text:span></text:p>
      <text:list text:style-name="L2">
        <text:list-item>
          <text:p text:style-name="P7">Future-Ready Project Management Certification</text:p>
        </text:list-item>
        <text:list-item>
          <text:p text:style-name="P7">Future-Ready Remote IT Support Specialist Program</text:p>
        </text:list-item>
        <text:list-item>
          <text:p text:style-name="P8">Networking : HCIA HCIP HCIE JNCIA JNCIS JNCIP JNCIE CCNA <text:span text:style-name="T5">CCN</text:span><text:span text:style-name="T1">P</text:span><text:span text:style-name="T5"> CCIE </text:span><text:span text:style-name="T1">N</text:span>etwork+ CWNA PCNSA PCNSE FCF FCAFCP FCSS FCX Arista AWS Azure</text:p>
        </text:list-item>
        <text:list-item>
          <text:p text:style-name="P7">Cloud &amp; Virtualization Course</text:p>
        </text:list-item>
        <text:list-item>
          <text:p text:style-name="P7">Aviation Theory Certification Programs</text:p>
        </text:list-item>
        <text:list-item>
          <text:p text:style-name="P7">Final Project Course <text:span text:style-name="T2">Management</text:span></text:p>
        </text:list-item>
      </text:list>
      <text:p text:style-name="P9"/>
      <text:p text:style-name="P10"><text:span text:style-name="T4">ICT &amp; Technical Workshops</text:span> <text:s/></text:p>
      <text:list text:style-name="L3">
        <text:list-item>
          <text:p text:style-name="P11"><text:span text:style-name="T2">Unix and </text:span>Linux Administration</text:p>
        </text:list-item>
        <text:list-item>
          <text:p text:style-name="P11"><text:span text:style-name="T2">LibreOffice Collabora Office </text:span>MS Office </text:p>
        </text:list-item>
        <text:list-item>
          <text:p text:style-name="P12">Data Communications (OSI, TCP/IP, WAN, QoS, MPLS)</text:p>
        </text:list-item>
        <text:list-item>
          <text:p text:style-name="P12">Databases: PostgreSQL, MySQL/MariaDB, SQLite, Oracle (Tuning/Replication)</text:p>
        </text:list-item>
        <text:list-item>
          <text:p text:style-name="P12">Scientific &amp; Data Software: Python, R, MATLAB-to-Python migration, NumPy, Pandas, Jupyter</text:p>
        </text:list-item>
        <text:list-item>
          <text:p text:style-name="P12">Cybersecurity, Cloud, and DevOps hands-on sessions </text:p>
        </text:list-item>
      </text:list>
      <text:p text:style-name="P2"><text:span text:style-name="T4">Compliance &amp; Security Training</text:span> <text:s/></text:p>
      <text:list text:style-name="L4">
        <text:list-item>
          <text:p text:style-name="P13">Compliance Coaching (SOC 2, ISO 27001, GDPR, and industry-specific regulations)</text:p>
        </text:list-item>
        <text:list-item>
          <text:p text:style-name="P13">Multi-channel Phishing Awareness &amp; Anti-Phishing <text:s/></text:p>
        </text:list-item>
        <text:list-item>
          <text:p text:style-name="P13">Tabletop Security Drills <text:s/></text:p>
        </text:list-item>
      </text:list>
      <text:p text:style-name="P2"><text:span text:style-name="T4">Energy &amp; Industrial Training</text:span> <text:s/></text:p>
      <text:list text:style-name="L5">
        <text:list-item>
          <text:p text:style-name="P14">Energy / Oil and Gas Training</text:p>
        </text:list-item>
        <text:list-item>
          <text:p text:style-name="P14">International Energy Arbitrators &amp; Deal Brokers</text:p>
        </text:list-item>
        <text:list-item>
          <text:p text:style-name="P14">Nuclear Energy Training</text:p>
        </text:list-item>
      </text:list>
      <text:p text:style-name="P2"><text:span text:style-name="T4">Project Equity &amp; Management</text:span> <text:s/></text:p>
      <text:list text:style-name="L6">
        <text:list-item>
          <text:p text:style-name="P15">Khawar Nehal’s Project Equity Method™ (PEM)</text:p>
        </text:list-item>
        <text:list-item>
          <text:p text:style-name="P15">IT Project Management for Real-World Results: From Planning to ROI</text:p>
        </text:list-item>
        <text:list-item>
          <text:p text:style-name="P15">SQDCP: Your Business Radar for Operational Excellence</text:p>
        </text:list-item>
        <text:list-item>
          <text:p text:style-name="P15">Verbal Grounding &amp; The Learning Pyramid</text:p>
        </text:list-item>
        <text:list-item>
          <text:p text:style-name="P16"><text:span text:style-name="T2">Tools : Primavera, OpenProject, MS</text:span> Project</text:p>
        </text:list-item>
      </text:list>
      <text:p text:style-name="P2"><text:span text:style-name="T4">Broad Course Categories (via The Training Company LMS) </text:span></text:p>
      <text:list text:style-name="L7">
        <text:list-item>
          <text:p text:style-name="P17">Business, Engineering, Management, Marketing, ICT AI, and Water courses </text:p>
        </text:list-item>
        <text:list-item>
          <text:p text:style-name="P18">Health Management: Taking Care of Yourself</text:p>
        </text:list-item>
      </text:list>
      <text:p text:style-name="P2"><text:span text:style-name="T4">Marketing Courses </text:span></text:p>
      <text:list text:style-name="L8">
        <text:list-item>
          <text:p text:style-name="P19">Marketing Fundamentals</text:p>
        </text:list-item>
        <text:list-item>
          <text:p text:style-name="P19">Digital Marketing</text:p>
        </text:list-item>
        <text:list-item>
          <text:p text:style-name="P19">Content Marketing</text:p>
        </text:list-item>
        <text:list-item>
          <text:p text:style-name="P19">Social Media Marketing</text:p>
        </text:list-item>
        <text:list-item>
          <text:p text:style-name="P19">Branding and Brand Management</text:p>
        </text:list-item>
        <text:list-item>
          <text:p text:style-name="P19">Marketing Analytics</text:p>
        </text:list-item>
        <text:list-item>
          <text:p text:style-name="P19">Email Marketing</text:p>
        </text:list-item>
        <text:list-item>
          <text:p text:style-name="P19">Marketing Research and Consumer Behavior</text:p>
        </text:list-item>
        <text:list-item>
          <text:p text:style-name="P19">Marketing Ethics and Sustainability</text:p>
        </text:list-item>
        <text:list-item>
          <text:p text:style-name="P19">International Marketing</text:p>
        </text:list-item>
      </text:list>
      <text:p text:style-name="P9"/>
      <text:p text:style-name="P10"><text:span text:style-name="T4">Management &amp; Leadership Trainings</text:span> <text:s/></text:p>
      <text:list text:style-name="L9">
        <text:list-item>
          <text:p text:style-name="P20">Leadership and Management Fundamentals</text:p>
        </text:list-item>
        <text:list-item>
          <text:p text:style-name="P20">Effective Communication and Interpersonal Skills</text:p>
        </text:list-item>
        <text:list-item>
          <text:p text:style-name="P20">Time Management and Productivity</text:p>
        </text:list-item>
        <text:list-item>
          <text:p text:style-name="P20">Decision-Making and Problem-Solving</text:p>
        </text:list-item>
        <text:list-item>
          <text:p text:style-name="P20">Strategic Planning and Execution</text:p>
        </text:list-item>
        <text:list-item>
          <text:p text:style-name="P20">Project Management</text:p>
        </text:list-item>
        <text:list-item>
          <text:p text:style-name="P20">Financial Management for Non-Financial Managers</text:p>
        </text:list-item>
        <text:list-item>
          <text:p text:style-name="P20">Human Resource Management</text:p>
        </text:list-item>
        <text:list-item>
          <text:p text:style-name="P20">Organizational Development and Change</text:p>
        </text:list-item>
        <text:list-item>
          <text:p text:style-name="P20">Business Ethics and Corporate Governance</text:p>
        </text:list-item>
        <text:list-item>
          <text:p text:style-name="P20">Performance Management and Feedback</text:p>
        </text:list-item>
        <text:list-item>
          <text:p text:style-name="P20"><text:span text:style-name="T6">Specialized Modules</text:span>: Power of Negotiation, Conflict Resolution, Emotional Intelligence, Unconscious Bias, Compliance, Remote Work, Presentation Skills, Stress Management, Intercultural Communication, and Revenue Operations (RevOps).</text:p>
        </text:list-item>
      </text:list>
      <text:p text:style-name="P9"/>
      <text:p text:style-name="P9">Business, Sales &amp; Operations Programs</text:p>
      <text:list text:style-name="L10">
        <text:list-item>
          <text:p text:style-name="P21"><text:span text:style-name="T4">Entrepreneurship</text:span> (15 modules: Idea Generation, Business Planning, Legal/Regulatory, Funding, Scaling, Social Entrepreneurship, etc.)</text:p>
        </text:list-item>
        <text:list-item>
          <text:p text:style-name="P21"><text:span text:style-name="T4">Sales</text:span> (10 modules: Fundamentals, Techniques, Psychology, B2B, Retail, Digital/E-commerce, Ethics, etc.)</text:p>
        </text:list-item>
        <text:list-item>
          <text:p text:style-name="P21"><text:span text:style-name="T4">Call Center Training</text:span> (Customer Service Fundamentals, Call Handling, Technology, Metrics, Compliance, Difficult Customers)</text:p>
        </text:list-item>
        <text:list-item>
          <text:p text:style-name="P21"><text:span text:style-name="T4">Operations Management</text:span> (18 modules: Process Design, Inventory, Supply Chain, Lean Operations, Quality Management, Risk Management, etc.)</text:p>
        </text:list-item>
        <text:list-item>
          <text:p text:style-name="P21"><text:span text:style-name="T4">Finance and Accounting</text:span> (11 modules: Financial/Managerial Accounting, Corporate Finance, Investment Analysis, Behavioral Finance, etc.)</text:p>
        </text:list-item>
      </text:list>
      <text:p text:style-name="P2"/>
      <text:p text:style-name="P9">Other Notable Talent Programs </text:p>
      <text:list text:style-name="L11">
        <text:list-item>
          <text:p text:style-name="P22">IT Project Management (PMP aligned)</text:p>
        </text:list-item>
        <text:list-item>
          <text:p text:style-name="P22">Linux &amp; Open Source Support (ongoing since 1994)</text:p>
        </text:list-item>
        <text:list-item>
          <text:p text:style-name="P22">Java, VMware, and Machine Learning workshops</text:p>
        </text:list-item>
        <text:list-item>
          <text:p text:style-name="P22">Leadership &amp; Emotional Intelligence workshops</text:p>
        </text:list-item>
        <text:list-item>
          <text:p text:style-name="P22">Drone Pilot Training</text:p>
        </text:list-item>
      </text:list>
      <text:p text:style-name="P2"/>
      <text:p text:style-name="P23">Contact : <text:a xlink:type="simple" xlink:href="mailto:training@remote-support.space" text:style-name="Internet_20_link" text:visited-style-name="Visited_20_Internet_20_Link">training@remote-support.space</text:a></text:p>
      <text:p text:style-name="P23"><text:a xlink:type="simple" xlink:href="http://atrc.net.pk/" text:style-name="Internet_20_link" text:visited-style-name="Visited_20_Internet_20_Link">http://atrc.net.pk</text:a></text:p>
      <text:p text:style-name="P23"><text:a xlink:type="simple" xlink:href="http://remote-support.space/" text:style-name="Internet_20_link" text:visited-style-name="Visited_20_Internet_20_Link">http://remote-support.space</text:a></text:p>
      <text:p text:style-name="P2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wiss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  <style:font-face style:name="OpenSymbol" svg:font-family="OpenSymbol" style:font-charset="x-symbol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WenQuanYi Micro Hei" style:font-size-asian="10.5pt" style:language-asian="zh" style:country-asian="CN" style:font-name-complex="Noto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WenQuanYi Micro Hei" style:font-size-asian="10.5pt" style:language-asian="zh" style:country-asian="CN" style:font-name-complex="Noto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016in 0.0008in" fo:padding="0in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0972in" fo:margin-bottom="0.0835in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Frame_20_contents" style:display-name="Frame contents" style:family="paragraph" style:parent-style-name="Standard" style:class="extra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style:style style:name="Inline_20_Heading" style:display-name="Inline Heading" style:family="graphic">
      <style:graphic-properties fo:min-width="0in" fo:min-height="0in" text:anchor-type="as-char" svg:y="0in" fo:margin-left="0in" fo:margin-right="0in" style:vertical-pos="middle" style:vertical-rel="text" draw:fill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9-13T00:45:20.904927446</meta:creation-date>
    <dc:date>2026-09-13T01:22:19.939841641</dc:date>
    <meta:editing-duration>PT2M57S</meta:editing-duration>
    <meta:editing-cycles>1</meta:editing-cycles>
    <meta:document-statistic meta:table-count="0" meta:image-count="1" meta:object-count="0" meta:page-count="3" meta:paragraph-count="84" meta:word-count="545" meta:character-count="4052" meta:non-whitespace-character-count="3626"/>
    <meta:generator>LibreOffice/26.2.3.2$Linux_X86_64 LibreOffice_project/70e089b17412e4cb7773e41413306b17a2328c34</meta:generator>
  </office:meta>
</office:document-meta>
</file>